
<file path=META-INF/manifest.xml><?xml version="1.0" encoding="utf-8"?>
<manifest:manifest xmlns:manifest="urn:oasis:names:tc:opendocument:xmlns:manifest:1.0" manifest:version="1.2">
  <manifest:file-entry manifest:media-type="application/vnd.oasis.opendocument.graphics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66800000298EDF8CE07.pn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/>
    <style:style style:name="gr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3cm" fo:min-width="13.765cm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87cm" fo:min-width="3.389cm"/>
    </style:style>
    <style:style style:name="gr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3cm" fo:min-width="7.271cm"/>
    </style:style>
    <style:style style:name="gr4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3cm" fo:min-width="2.741cm"/>
    </style:style>
    <style:style style:name="gr5" style:family="graphic" style:parent-style-name="standard">
      <style:graphic-properties draw:stroke="none" draw:fill="none" draw:fill-color="#ffffff" draw:auto-grow-width="true" fo:min-height="0.952cm" fo:min-width="3.177cm"/>
    </style:style>
    <style:style style:name="gr6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3cm" fo:min-width="1.2cm"/>
    </style:style>
    <style:style style:name="gr7" style:family="graphic" style:parent-style-name="standard">
      <style:graphic-properties draw:stroke="none" draw:fill="none" draw:fill-color="#ffffff" draw:auto-grow-width="true" fo:min-height="0.952cm" fo:min-width="1.271cm"/>
    </style:style>
    <style:style style:name="gr8" style:family="graphic" style:parent-style-name="Objekt_20_ohne_20_Füllung_20_und_20_ohne_20_Lini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9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45cm" fo:min-width="0cm"/>
    </style:style>
    <style:style style:name="gr10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0.713cm" fo:min-width="0cm"/>
    </style:style>
    <style:style style:name="gr11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1.187cm" fo:min-width="4.8cm"/>
    </style:style>
    <style:style style:name="gr12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713cm" fo:min-width="13.587cm"/>
    </style:style>
    <style:style style:name="P1" style:family="paragraph">
      <style:paragraph-properties fo:text-align="start"/>
      <style:text-properties style:text-line-through-style="none" fo:font-family="Arial" style:font-family-generic="swiss" style:font-pitch="variable" fo:font-size="12pt" fo:font-style="normal" style:text-underline-style="none" fo:font-weight="normal"/>
    </style:style>
    <style:style style:name="P2" style:family="paragraph">
      <style:paragraph-properties fo:text-align="center"/>
    </style:style>
    <style:style style:name="P3" style:family="paragraph">
      <style:text-properties fo:font-size="18pt"/>
    </style:style>
    <style:style style:name="P4" style:family="paragraph">
      <style:paragraph-properties fo:text-align="center"/>
      <style:text-properties style:text-line-through-style="none" fo:font-family="Arial" style:font-family-generic="swiss" style:font-pitch="variable" fo:font-size="12pt" fo:font-style="normal" style:text-underline-style="none" fo:font-weight="normal"/>
    </style:style>
    <style:style style:name="T1" style:family="text">
      <style:text-properties fo:font-size="12pt" style:font-size-asian="12pt" style:font-size-complex="12pt"/>
    </style:style>
    <style:style style:name="T2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3" style:family="text">
      <style:text-properties fo:font-size="18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Standard">
        <office:forms form:automatic-focus="true" form:apply-design-mode="true">
          <form:form form:name="Formular" form:apply-filter="true" form:command-type="table" form:control-implementation="ooo:com.sun.star.form.component.Form" office:target-frame="" xlink:href="mailto:office@arminfischer.com?subject=Anfrage%20" xlink:type="simple">
            <form:text form:name="Textfeld 1" form:control-implementation="ooo:com.sun.star.form.component.TextField" xml:id="control1" form:id="control1" form:current-value="Name e-mail Mobil oder Tel." form:value="Name e-mail Mobil oder Tel.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betreff" form:control-implementation="ooo:com.sun.star.form.component.TextField" xml:id="control2" form:id="control2" form:current-value="Betreff" form:value="Betreff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ticket" form:control-implementation="ooo:com.sun.star.form.component.TextField" xml:id="control3" form:id="control3" form:current-value="Ticket" form:value="Ticket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Textfeld 3" form:control-implementation="ooo:com.sun.star.form.component.TextField" xml:id="control4" form:id="control4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area form:name="adresse" form:control-implementation="ooo:com.sun.star.form.component.TextField" xml:id="control5" form:id="control5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MultiLine" office:value-type="boolean" office:boolean-value="true"/>
                <form:property form:property-name="ObjIDinMSO" office:value-type="float" office:value=""/>
              </form:properties>
            </form:textarea>
            <form:textarea form:name="verlauf1" form:control-implementation="ooo:com.sun.star.form.component.TextField" xml:id="control6" form:id="control6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MultiLine" office:value-type="boolean" office:boolean-value="true"/>
                <form:property form:property-name="ObjIDinMSO" office:value-type="float" office:value=""/>
              </form:properties>
            </form:textarea>
            <form:text form:name="datum" form:control-implementation="ooo:com.sun.star.form.component.TextField" xml:id="control7" form:id="control7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</form:form>
        </office:forms>
        <draw:control draw:name="kurzkontakt" draw:style-name="standard" draw:text-style-name="P1" draw:layer="layout" svg:width="18cm" svg:height="0.9cm" svg:x="1.3cm" svg:y="2.2cm" draw:control="control1"/>
        <draw:frame draw:style-name="gr1" draw:layer="layout" svg:width="14.265cm" svg:height="0.963cm" svg:x="1.5cm" svg:y="1.3cm">
          <draw:text-box>
            <text:p>Computerservice.arminfischer.com Ticket / <text:span text:style-name="T1">Anfrage</text:span> </text:p>
          </draw:text-box>
        </draw:frame>
        <draw:control draw:style-name="standard" draw:text-style-name="P1" draw:layer="layout" svg:width="17.9cm" svg:height="0.9cm" svg:x="1.3cm" svg:y="3.4cm" draw:control="control2"/>
        <draw:control draw:style-name="standard" draw:text-style-name="P1" draw:layer="layout" svg:width="6.1cm" svg:height="0.9cm" svg:x="1.3cm" svg:y="4.5cm" draw:control="control3"/>
        <draw:control draw:style-name="standard" draw:text-style-name="P1" draw:layer="layout" svg:width="0.1cm" svg:height="0.001cm" svg:x="9.2cm" svg:y="7.4cm" draw:control="control4"/>
        <draw:frame draw:style-name="gr2" draw:layer="layout" svg:width="3.889cm" svg:height="1.437cm" svg:x="13.211cm" svg:y="4.7cm">
          <draw:text-box>
            <text:p><text:span text:style-name="T1">Datum,</text:span><text:span text:style-name="T1"><text:line-break/></text:span><text:span text:style-name="T1">Erstanfrage</text:span> </text:p>
          </draw:text-box>
        </draw:frame>
        <draw:frame draw:style-name="gr3" draw:layer="layout" svg:width="7.771cm" svg:height="0.963cm" svg:x="1.229cm" svg:y="6.1cm">
          <draw:text-box>
            <text:p><text:span text:style-name="T2">Computerservice.arminfischer.com</text:span> </text:p>
          </draw:text-box>
        </draw:frame>
        <draw:frame draw:style-name="gr4" draw:layer="layout" svg:width="3.241cm" svg:height="0.963cm" svg:x="1.359cm" svg:y="12.4cm">
          <draw:text-box>
            <text:p><text:span text:style-name="T1">Ticket Verlauf</text:span> </text:p>
          </draw:text-box>
        </draw:frame>
        <draw:frame draw:style-name="gr5" draw:layer="layout" svg:width="3.677cm" svg:height="1.202cm" svg:x="7.262cm" svg:y="27.6cm">
          <draw:text-box>
            <text:p><text:page-number>&lt;Nummer&gt;</text:page-number></text:p>
          </draw:text-box>
        </draw:frame>
        <draw:frame draw:style-name="gr6" draw:layer="layout" svg:width="1.7cm" svg:height="0.963cm" svg:x="8.074cm" svg:y="27.652cm">
          <draw:text-box>
            <text:p>von </text:p>
          </draw:text-box>
        </draw:frame>
        <draw:frame draw:style-name="gr7" draw:layer="layout" svg:width="1.771cm" svg:height="1.202cm" svg:x="9.629cm" svg:y="27.6cm">
          <draw:text-box>
            <text:p><text:page-count>4</text:page-count></text:p>
          </draw:text-box>
        </draw:frame>
        <draw:control draw:style-name="standard" draw:text-style-name="P1" draw:layer="layout" svg:width="10cm" svg:height="4.7cm" svg:x="1.5cm" svg:y="7.1cm" draw:control="control5"/>
        <draw:control draw:style-name="standard" draw:text-style-name="P1" draw:layer="layout" svg:width="17.4cm" svg:height="13.9cm" svg:x="1.7cm" svg:y="13.6cm" draw:control="control6"/>
        <draw:control draw:style-name="standard" draw:text-style-name="P1" draw:layer="layout" svg:width="3.9cm" svg:height="0.8cm" svg:x="15.5cm" svg:y="4.7cm" draw:control="control7"/>
        <draw:frame draw:style-name="gr8" draw:text-style-name="P2" draw:layer="layout" svg:width="7.3cm" svg:height="3.291cm" svg:x="12.1cm" svg:y="5.4cm">
          <draw:image xlink:href="Pictures/100002010000066800000298EDF8CE07.png" xlink:type="simple" xlink:show="embed" xlink:actuate="onLoad">
            <text:p/>
          </draw:image>
        </draw:frame>
        <draw:frame draw:style-name="gr9" draw:layer="layout" svg:width="11.2cm" svg:height="1.7cm" svg:x="12.6cm" svg:y="7.6cm">
          <draw:text-box>
            <text:p><text:span text:style-name="T1">Computerservice.arminfischer.com</text:span><text:span text:style-name="T1"><text:line-break/></text:span><text:span text:style-name="T1"><text:a xlink:href="mailto:office@arminfischer.com">office@arminfischer.com</text:a></text:span><text:span text:style-name="T1"> </text:span><text:span text:style-name="T1"><text:line-break/></text:span><text:span text:style-name="T1">+4917621008967</text:span></text:p>
          </draw:text-box>
        </draw:frame>
        <draw:frame draw:style-name="gr10" draw:layer="layout" svg:width="13.6cm" svg:height="0.963cm" svg:x="5.1cm" svg:y="12.437cm">
          <draw:text-box>
            <text:p><text:a xlink:href="https://Computerservice.arminfischer.com/">https://Computerservice.arminfischer.com</text:a> </text:p>
          </draw:text-box>
        </draw:frame>
      </draw:page>
      <draw:page draw:name="page2" draw:style-name="dp1" draw:master-page-name="Standard">
        <office:forms form:automatic-focus="true" form:apply-design-mode="true">
          <form:form form:name="Formular" form:apply-filter="true" form:command-type="table" form:control-implementation="ooo:com.sun.star.form.component.Form" office:target-frame="" xlink:href="" xlink:type="simple">
            <form:text form:name="Textfeld 1" form:control-implementation="ooo:com.sun.star.form.component.TextField" xml:id="control8" form:id="control8" form:current-value="Name e-mail Mobil oder Tel." form:value="Name e-mail Mobil oder Tel.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betreff" form:control-implementation="ooo:com.sun.star.form.component.TextField" xml:id="control9" form:id="control9" form:current-value="Betreff" form:value="Betreff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ticket" form:control-implementation="ooo:com.sun.star.form.component.TextField" xml:id="control10" form:id="control10" form:current-value="Ticket" form:value="Ticket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Textfeld 3" form:control-implementation="ooo:com.sun.star.form.component.TextField" xml:id="control11" form:id="control11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area form:name="verlauf2" form:control-implementation="ooo:com.sun.star.form.component.TextField" xml:id="control12" form:id="control12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MultiLine" office:value-type="boolean" office:boolean-value="true"/>
                <form:property form:property-name="ObjIDinMSO" office:value-type="float" office:value=""/>
              </form:properties>
            </form:textarea>
            <form:text form:name="datum" form:control-implementation="ooo:com.sun.star.form.component.TextField" xml:id="control13" form:id="control13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</form:form>
        </office:forms>
        <draw:control draw:name="kurzkontakt" draw:style-name="standard" draw:text-style-name="P1" draw:layer="layout" svg:width="18cm" svg:height="0.9cm" svg:x="1.3cm" svg:y="2.2cm" draw:control="control8"/>
        <draw:control draw:style-name="standard" draw:text-style-name="P1" draw:layer="layout" svg:width="17.9cm" svg:height="0.9cm" svg:x="1.3cm" svg:y="3.4cm" draw:control="control9"/>
        <draw:control draw:style-name="standard" draw:text-style-name="P1" draw:layer="layout" svg:width="6.1cm" svg:height="0.9cm" svg:x="1.3cm" svg:y="4.5cm" draw:control="control10"/>
        <draw:control draw:style-name="standard" draw:text-style-name="P1" draw:layer="layout" svg:width="0.1cm" svg:height="0.001cm" svg:x="9.2cm" svg:y="7.4cm" draw:control="control11"/>
        <draw:frame draw:style-name="gr11" draw:text-style-name="P3" draw:layer="layout" svg:width="5.3cm" svg:height="1.437cm" svg:x="12.9cm" svg:y="4.663cm">
          <draw:text-box>
            <text:p><text:span text:style-name="T1">Datum,</text:span><text:span text:style-name="T1"><text:line-break/></text:span><text:span text:style-name="T1">Erstanfrage</text:span><text:span text:style-name="T3"> </text:span></text:p>
          </draw:text-box>
        </draw:frame>
        <draw:frame draw:style-name="gr5" draw:layer="layout" svg:width="3.677cm" svg:height="1.202cm" svg:x="7.262cm" svg:y="27.6cm">
          <draw:text-box>
            <text:p><text:page-number>&lt;Nummer&gt;</text:page-number></text:p>
          </draw:text-box>
        </draw:frame>
        <draw:frame draw:style-name="gr6" draw:layer="layout" svg:width="1.7cm" svg:height="0.963cm" svg:x="8.074cm" svg:y="27.652cm">
          <draw:text-box>
            <text:p>von </text:p>
          </draw:text-box>
        </draw:frame>
        <draw:frame draw:style-name="gr7" draw:layer="layout" svg:width="1.771cm" svg:height="1.202cm" svg:x="9.629cm" svg:y="27.6cm">
          <draw:text-box>
            <text:p><text:page-count>4</text:page-count></text:p>
          </draw:text-box>
        </draw:frame>
        <draw:control draw:style-name="standard" draw:text-style-name="P1" draw:layer="layout" svg:width="18.1cm" svg:height="20.7cm" svg:x="1.5cm" svg:y="6.8cm" draw:control="control12"/>
        <draw:control draw:style-name="standard" draw:text-style-name="P1" draw:layer="layout" svg:width="3.9cm" svg:height="0.8cm" svg:x="15.5cm" svg:y="4.7cm" draw:control="control13"/>
        <draw:frame draw:style-name="gr1" draw:layer="layout" svg:width="14.265cm" svg:height="0.963cm" svg:x="1.501cm" svg:y="1.301cm">
          <draw:text-box>
            <text:p>Computerservice.arminfischer.com Ticket / <text:span text:style-name="T1">Anfrage</text:span> </text:p>
          </draw:text-box>
        </draw:frame>
      </draw:page>
      <draw:page draw:name="page3" draw:style-name="dp1" draw:master-page-name="Standard">
        <office:forms form:automatic-focus="true" form:apply-design-mode="true">
          <form:form form:name="Formular" form:apply-filter="true" form:command-type="table" form:control-implementation="ooo:com.sun.star.form.component.Form" office:target-frame="" xlink:href="" xlink:type="simple">
            <form:text form:name="Textfeld 1" form:control-implementation="ooo:com.sun.star.form.component.TextField" xml:id="control14" form:id="control14" form:current-value="Name e-mail Mobil oder Tel." form:value="Name e-mail Mobil oder Tel.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betreff" form:control-implementation="ooo:com.sun.star.form.component.TextField" xml:id="control15" form:id="control15" form:current-value="Betreff" form:value="Betreff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ticket" form:control-implementation="ooo:com.sun.star.form.component.TextField" xml:id="control16" form:id="control16" form:current-value="Ticket" form:value="Ticket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Textfeld 3" form:control-implementation="ooo:com.sun.star.form.component.TextField" xml:id="control17" form:id="control17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area form:name="verlauf3" form:control-implementation="ooo:com.sun.star.form.component.TextField" xml:id="control18" form:id="control18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MultiLine" office:value-type="boolean" office:boolean-value="true"/>
                <form:property form:property-name="ObjIDinMSO" office:value-type="float" office:value=""/>
              </form:properties>
            </form:textarea>
            <form:text form:name="datum" form:control-implementation="ooo:com.sun.star.form.component.TextField" xml:id="control19" form:id="control19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</form:form>
        </office:forms>
        <draw:control draw:name="kurzkontakt" draw:style-name="standard" draw:text-style-name="P1" draw:layer="layout" svg:width="18cm" svg:height="0.9cm" svg:x="1.3cm" svg:y="2.2cm" draw:control="control14"/>
        <draw:control draw:style-name="standard" draw:text-style-name="P1" draw:layer="layout" svg:width="17.9cm" svg:height="0.9cm" svg:x="1.3cm" svg:y="3.4cm" draw:control="control15"/>
        <draw:control draw:style-name="standard" draw:text-style-name="P1" draw:layer="layout" svg:width="6.1cm" svg:height="0.9cm" svg:x="1.3cm" svg:y="4.5cm" draw:control="control16"/>
        <draw:control draw:style-name="standard" draw:text-style-name="P1" draw:layer="layout" svg:width="0.1cm" svg:height="0.001cm" svg:x="9.2cm" svg:y="7.4cm" draw:control="control17"/>
        <draw:frame draw:style-name="gr2" draw:text-style-name="P3" draw:layer="layout" svg:width="3.889cm" svg:height="1.437cm" svg:x="12.811cm" svg:y="4.863cm">
          <draw:text-box>
            <text:p><text:span text:style-name="T1">Datum,</text:span><text:span text:style-name="T1"><text:line-break/></text:span><text:span text:style-name="T1">Erstanfrage</text:span><text:span text:style-name="T3"> </text:span></text:p>
          </draw:text-box>
        </draw:frame>
        <draw:frame draw:style-name="gr5" draw:text-style-name="P3" draw:layer="layout" svg:width="3.677cm" svg:height="1.202cm" svg:x="7.262cm" svg:y="27.6cm">
          <draw:text-box>
            <text:p><text:span text:style-name="T3"><text:page-number>&lt;Nummer&gt;</text:page-number></text:span></text:p>
          </draw:text-box>
        </draw:frame>
        <draw:frame draw:style-name="gr6" draw:text-style-name="P3" draw:layer="layout" svg:width="1.7cm" svg:height="0.963cm" svg:x="8.074cm" svg:y="27.652cm">
          <draw:text-box>
            <text:p><text:span text:style-name="T3">von </text:span></text:p>
          </draw:text-box>
        </draw:frame>
        <draw:frame draw:style-name="gr7" draw:text-style-name="P3" draw:layer="layout" svg:width="1.771cm" svg:height="1.202cm" svg:x="9.629cm" svg:y="27.6cm">
          <draw:text-box>
            <text:p><text:span text:style-name="T3"><text:page-count>4</text:page-count></text:span></text:p>
          </draw:text-box>
        </draw:frame>
        <draw:control draw:style-name="standard" draw:text-style-name="P1" draw:layer="layout" svg:width="18.1cm" svg:height="20.7cm" svg:x="1.5cm" svg:y="6.8cm" draw:control="control18"/>
        <draw:control draw:style-name="standard" draw:text-style-name="P1" draw:layer="layout" svg:width="3.9cm" svg:height="0.8cm" svg:x="15.5cm" svg:y="4.7cm" draw:control="control19"/>
        <draw:frame draw:style-name="gr1" draw:layer="layout" svg:width="14.265cm" svg:height="0.963cm" svg:x="1.501cm" svg:y="1.301cm">
          <draw:text-box>
            <text:p>Computerservice.arminfischer.com Ticket / <text:span text:style-name="T1">Anfrage</text:span> </text:p>
          </draw:text-box>
        </draw:frame>
      </draw:page>
      <draw:page draw:name="page4" draw:style-name="dp1" draw:master-page-name="Standard">
        <office:forms form:automatic-focus="true" form:apply-design-mode="true">
          <form:form form:name="Formular" form:apply-filter="true" form:method="post" form:command-type="table" form:control-implementation="ooo:com.sun.star.form.component.Form" office:target-frame="" xlink:href="mailto:office@arminfischer.com" xlink:type="simple">
            <form:text form:name="Textfeld 1" form:control-implementation="ooo:com.sun.star.form.component.TextField" xml:id="control20" form:id="control20" form:current-value="Name e-mail Mobil oder Tel." form:value="Name e-mail Mobil oder Tel.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betreff" form:control-implementation="ooo:com.sun.star.form.component.TextField" xml:id="control21" form:id="control21" form:current-value="Betreff" form:value="Betreff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ticket" form:control-implementation="ooo:com.sun.star.form.component.TextField" xml:id="control22" form:id="control22" form:current-value="Ticket" form:value="Ticket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 form:name="Textfeld 3" form:control-implementation="ooo:com.sun.star.form.component.TextField" xml:id="control23" form:id="control23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textarea form:name="verlauf4" form:control-implementation="ooo:com.sun.star.form.component.TextField" xml:id="control24" form:id="control24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MultiLine" office:value-type="boolean" office:boolean-value="true"/>
                <form:property form:property-name="ObjIDinMSO" office:value-type="float" office:value=""/>
              </form:properties>
            </form:textarea>
            <form:text form:name="datum" form:control-implementation="ooo:com.sun.star.form.component.TextField" xml:id="control25" form:id="control25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"/>
              </form:properties>
            </form:text>
            <form:button form:name="Senden" form:control-implementation="ooo:com.sun.star.form.component.CommandButton" xml:id="control26" form:id="control26" form:label="Senden" form:button-type="submit" office:target-frame="" xlink:href="" form:image-data="" form:delay-for-repeat="PT0.50S" form:image-position="center">
              <form:properties>
                <form:property form:property-name="DefaultControl" office:value-type="string" office:string-value="com.sun.star.form.control.CommandButton"/>
                <form:property form:property-name="Repeat" office:value-type="boolean" office:boolean-value="true"/>
              </form:properties>
            </form:button>
          </form:form>
        </office:forms>
        <draw:control draw:name="kurzkontakt" draw:style-name="standard" draw:text-style-name="P1" draw:layer="layout" svg:width="18cm" svg:height="0.9cm" svg:x="1.3cm" svg:y="2.2cm" draw:control="control20"/>
        <draw:frame draw:style-name="gr12" draw:text-style-name="P3" draw:layer="layout" svg:width="14.087cm" svg:height="0.963cm" svg:x="1.5cm" svg:y="1.3cm">
          <draw:text-box>
            <text:p><text:span text:style-name="T3">Computerservice.arminfischer.com Ticket / </text:span><text:span text:style-name="T1">Anfrage</text:span></text:p>
          </draw:text-box>
        </draw:frame>
        <draw:control draw:style-name="standard" draw:text-style-name="P1" draw:layer="layout" svg:width="17.9cm" svg:height="0.9cm" svg:x="1.3cm" svg:y="3.4cm" draw:control="control21"/>
        <draw:control draw:style-name="standard" draw:text-style-name="P1" draw:layer="layout" svg:width="6.1cm" svg:height="0.9cm" svg:x="1.3cm" svg:y="4.5cm" draw:control="control22"/>
        <draw:control draw:style-name="standard" draw:text-style-name="P1" draw:layer="layout" svg:width="0.1cm" svg:height="0.001cm" svg:x="9.2cm" svg:y="7.4cm" draw:control="control23"/>
        <draw:frame draw:style-name="gr2" draw:text-style-name="P3" draw:layer="layout" svg:width="3.889cm" svg:height="1.437cm" svg:x="12.911cm" svg:y="4.863cm">
          <draw:text-box>
            <text:p><text:span text:style-name="T1">Datum,</text:span><text:span text:style-name="T1"><text:line-break/></text:span><text:span text:style-name="T1">Erstanfrage</text:span><text:span text:style-name="T3"> </text:span></text:p>
          </draw:text-box>
        </draw:frame>
        <draw:frame draw:style-name="gr5" draw:text-style-name="P3" draw:layer="layout" svg:width="3.677cm" svg:height="1.202cm" svg:x="7.262cm" svg:y="27.6cm">
          <draw:text-box>
            <text:p><text:span text:style-name="T3"><text:page-number>&lt;Nummer&gt;</text:page-number></text:span></text:p>
          </draw:text-box>
        </draw:frame>
        <draw:frame draw:style-name="gr6" draw:text-style-name="P3" draw:layer="layout" svg:width="1.7cm" svg:height="0.963cm" svg:x="8.074cm" svg:y="27.652cm">
          <draw:text-box>
            <text:p><text:span text:style-name="T3">von </text:span></text:p>
          </draw:text-box>
        </draw:frame>
        <draw:frame draw:style-name="gr7" draw:text-style-name="P3" draw:layer="layout" svg:width="1.771cm" svg:height="1.202cm" svg:x="9.629cm" svg:y="27.6cm">
          <draw:text-box>
            <text:p><text:span text:style-name="T3"><text:page-count>4</text:page-count></text:span></text:p>
          </draw:text-box>
        </draw:frame>
        <draw:control draw:style-name="standard" draw:text-style-name="P1" draw:layer="layout" svg:width="18.1cm" svg:height="19.122cm" svg:x="1.5cm" svg:y="6.8cm" draw:control="control24"/>
        <draw:control draw:style-name="standard" draw:text-style-name="P1" draw:layer="layout" svg:width="3.9cm" svg:height="0.8cm" svg:x="15.5cm" svg:y="4.7cm" draw:control="control25"/>
        <draw:control draw:style-name="standard" draw:text-style-name="P4" draw:layer="layout" svg:width="5.177cm" svg:height="0.997cm" svg:x="1.725cm" svg:y="26.535cm" draw:control="control26"/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de" fo:country="DE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kt_20_ohne_20_Füllung_20_und_20_ohne_20_Linie" style:display-name="Objekt ohne Füllung und ohne Lini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1cm" fo:margin-bottom="1cm" fo:margin-left="1cm" fo:margin-right="1cm" fo:page-width="21cm" fo:page-height="29.7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Standard" style:page-layout-name="PM0" draw:style-name="Mdp1">
      <office:forms form:automatic-focus="true" form:apply-design-mode="tru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Armin Fischer</meta:initial-creator>
    <meta:creation-date>2026-03-24T18:43:35.90</meta:creation-date>
    <dc:date>2026-09-01T12:43:09.34</dc:date>
    <dc:creator>Armin Fischer</dc:creator>
    <meta:editing-duration>PT1H13M</meta:editing-duration>
    <meta:editing-cycles>9</meta:editing-cycles>
    <meta:generator>OpenOffice/4.1.15$Win32 OpenOffice.org_project/4115m2$Build-9813</meta:generator>
    <meta:document-statistic meta:object-count="51"/>
  </office:meta>
</office:document-meta>
</file>